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Calibri" svg:font-family="Calibri"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List_20_Paragraph" style:list-style-name="WWNum1">
      <style:paragraph-properties fo:text-align="justify" style:justify-single-word="false"/>
    </style:style>
    <style:style style:name="P2" style:family="paragraph" style:parent-style-name="List_20_Paragraph">
      <style:paragraph-properties fo:margin-left="0.767cm" fo:margin-right="0cm" fo:text-align="justify" style:justify-single-word="false" fo:text-indent="0cm" style:auto-text-indent="false"/>
    </style:style>
    <style:style style:name="P3" style:family="paragraph" style:parent-style-name="Standard">
      <style:paragraph-properties fo:text-align="center" style:justify-single-word="false"/>
    </style:style>
    <style:style style:name="P4" style:family="paragraph" style:parent-style-name="Standard">
      <style:paragraph-properties fo:text-align="justify" style:justify-single-word="false"/>
    </style:style>
    <style:style style:name="P5" style:family="paragraph" style:parent-style-name="Standard" style:master-page-name="Standard">
      <style:paragraph-properties fo:text-align="center" style:justify-single-word="false" style:page-number="auto"/>
    </style:style>
    <style:style style:name="T1" style:family="text">
      <style:text-properties style:font-name="Times New Roman" fo:font-size="14pt" style:font-size-asian="14pt" style:font-name-complex="Times New Roman1" style:font-size-complex="14pt"/>
    </style:style>
    <style:style style:name="T2" style:family="text">
      <style:text-properties style:font-name="Times New Roman" fo:font-size="14pt" fo:font-weight="bold" style:font-size-asian="14pt" style:font-weight-asian="bold" style:font-name-complex="Times New Roman1" style:font-size-complex="14pt"/>
    </style:style>
    <style:style style:name="T3" style:family="text">
      <style:text-properties style:font-name="Times New Roman" fo:font-size="14pt" fo:language="en" fo:country="US" style:font-size-asian="14pt" style:font-name-complex="Times New Roman1" style:font-size-complex="14pt"/>
    </style:style>
    <style:style style:name="T4" style:family="text">
      <style:text-properties style:font-name="Symbo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2">Условия охраны здоровья обучающихся, в том числе инвалидов и лиц с ограниченными возможностями здоровья</text:span></text:p>
      <text:p text:style-name="P3"><text:span text:style-name="T1"><text:s/>на 202</text:span><text:span text:style-name="T3">6</text:span><text:span text:style-name="T1">-202</text:span><text:span text:style-name="T3">7</text:span><text:span text:style-name="T1"> учебный год </text:span></text:p>
      <text:p text:style-name="P4"><text:span text:style-name="T1">Требования к целостности системы формирования культуры здорового и безопасного образа жизни обучающихся реализуются следующим образом:</text:span></text:p>
      <text:list xml:id="list5096831291088267147" text:style-name="WWNum1">
        <text:list-item>
          <text:p text:style-name="P1"><text:span text:style-name="T1">Работа по формированию культуры здорового образа жизни ведется в системе и является важной составляющей работы школы, что отражено:</text:span></text:p>
        </text:list-item>
      </text:list>
      <text:p text:style-name="P2"><text:span text:style-name="T1"><text:s/></text:span><text:span text:style-name="T4"></text:span><text:span text:style-name="T1"> в Уставе школы;</text:span></text:p>
      <text:p text:style-name="P2"><text:span text:style-name="T1"><text:s/></text:span><text:span text:style-name="T4"></text:span><text:span text:style-name="T1"> в Программе по профилактике наркомании среди несовершеннолетних и формированию здорового образа жизни; </text:span></text:p>
      <text:p text:style-name="P2"><text:span text:style-name="T4"></text:span><text:span text:style-name="T1">в Программе по сохранению и укреплению здоровья обучающихся «Здоровье»;</text:span></text:p>
      <text:p text:style-name="P2"><text:span text:style-name="T1"><text:s/></text:span><text:span text:style-name="T4"></text:span><text:span text:style-name="T1">в Программе по профилактике суицидального поведения несовершеннолетних; </text:span></text:p>
      <text:p text:style-name="P2"><text:span text:style-name="T4"></text:span><text:span text:style-name="T1"> в плане воспитательной работы.</text:span></text:p>
      <text:list xml:id="list31304834" text:continue-numbering="true" text:style-name="WWNum1">
        <text:list-item>
          <text:p text:style-name="P1"><text:span text:style-name="T1">По вопросам здоровьесбережения школа активно сотрудничает с: </text:span><text:span text:style-name="T4"></text:span><text:span text:style-name="T1">администрацией муниципального района, органами исполнительной власти: прокуратура, комиссией по делам несовершеннолетних;</text:span></text:p>
        </text:list-item>
      </text:list>
      <text:p text:style-name="P2"><text:span text:style-name="T1"><text:s/></text:span><text:span text:style-name="T4"></text:span><text:span text:style-name="T1">учреждениями дополнительного образования детей, культуры, физической культуры и спорта </text:span></text:p>
      <text:p text:style-name="P2"><text:span text:style-name="T4"></text:span><text:span text:style-name="T1"> здравоохранения: </text:span></text:p>
      <text:p text:style-name="P4"><text:span text:style-name="T1">3. Преемственность и непрерывность обучения здоровому и безопасному образу жизни (здоровью) на различных уровнях образования заложена в учебных программах дисциплин физкультура, окружающий мир, биология и ОБЖ; </text:span></text:p>
      <text:p text:style-name="P4"><text:span text:style-name="T1">4. В школе имеется договор на медицинское обслуживание обучающихся с ГБУ РМЭ «Мари-Турекская центральная районная больница» (действует в течение неопределенного срока). </text:span></text:p>
      <text:p text:style-name="P4"><text:span text:style-name="T1">5. Ежегодно проводится мониторинг здоровья учащихся, по результатам которого даются рекомендации учителям и родителям. </text:span></text:p>
      <text:p text:style-name="P4"><text:soft-page-break/><text:span text:style-name="T1">Требования к соответствию инфраструктуры образовательного учреждения условиям здоровьесбережения обучающихся, воспитанников реализуются следующим образом: </text:span></text:p>
      <text:p text:style-name="P4"><text:span text:style-name="T1">1. Состояние и содержание территории, здания и помещений школы, а также и их оборудования (для водоснабжения, канализации, вентиляции, освещения) соответствует требованиям санитарных правил, требованиям пожарной безопасности, требованиям безопасности дорожного движения.</text:span></text:p>
      <text:p text:style-name="P4"><text:span text:style-name="T1"><text:s/>2. В школе функционирует столовая, учащиеся обеспечены горячим питанием. Предоставляется двухразовое питание, а так же питание на льготной основе для отдельных категорий учащихся.</text:span></text:p>
      <text:p text:style-name="P4"><text:span text:style-name="T1"><text:s/>3. Учебные кабинеты, спортивные сооружения оснащены необходимым оборудованием и инвентарем в соответствии с требованиями санитарных правил для освоения основных и дополнительных образовательных программ.</text:span></text:p>
      <text:p text:style-name="P4"><text:span text:style-name="T1"><text:s/>4. В учебных кабинетах, спортивных залах и других помещения для пребывания обучающихся, воспитанников выполняются санитарные правила естественной и искусственной освещенности, воздушно-теплового режима. </text:span></text:p>
      <text:p text:style-name="P4"><text:span text:style-name="T1">Требования к рациональной организации образовательного процесса реализуются следующим образом: </text:span></text:p>
      <text:p text:style-name="P4"><text:span text:style-name="T1">1. Неукоснительно соблюдаются санитарные нормы в части организации образовательного процесса, что отражено в учебном плане и расписании занятий, соблюдается режим учебы и отдыха: при составлении расписания учитывается предельно допустимая учебная нагрузка; в основной и начальной школе проводятся 3 урока физкультуры.</text:span></text:p>
      <text:p text:style-name="P4"><text:span text:style-name="T1"><text:s/>2. В своей профессиональной деятельности педагоги школы учитывают возрастные возможности учащихся и их индивидуальные особенности.</text:span></text:p>
      <text:p text:style-name="P4"><text:span text:style-name="T1">3. Большое внимание уделяется соблюдению норм двигательной активности при организации образовательного процесса в соответствии с требованиями санитарных правил: проводятся пальчиковая гимнастика, упражнения для глаз, дыхательная гимнастика, для учащихся начальной школы проводятся динамические перемены.</text:span></text:p>
      <text:p text:style-name="P4"><text:span text:style-name="T1">4. С целью профилактики травматизма во время перемен оборудованы столы и комплекты для настольных игр.</text:span></text:p>
      <text:p text:style-name="P4"><text:soft-page-break/><text:span text:style-name="T1"><text:s/>5. Также уделяется внимание соблюдению здоровьесберегающего режима обучения и воспитания, в том числе при использовании технических средств обучения, информационно-коммуникационных технологий, в соответствии с требованиями санитарных правил;</text:span></text:p>
      <text:p text:style-name="P4"><text:span text:style-name="T1"><text:s/>6. Учет индивидуальных особенностей развития обучающихся осуществляется посредством распределения учащихся по группам здоровья на занятиях физкультурой, консультаций по предметам. </text:span></text:p>
      <text:p text:style-name="P4"><text:span text:style-name="T1">7. Обеспечение благоприятных психологических условий образовательной среды осуществляется за счет создания доверительной обстановки на уроках, соблюдение оптимальной учебной нагрузки, проведение дополнительных консультаций по учебным предметам. Развитию познавательной мотивации способствует проведение предметных недель (например, неделя математики, неделя русского языка и литературы и.т.д.) Проведение внеклассных мероприятий приуроченных к историческим датам. Систематически проводятся внеклассные мероприятия, способствующие формированию навыков здорового образа жизни, мотивации быть здоровыми, воспитанию общей культуры здоровья.</text:span></text:p>
      <text:p text:style-name="P4"><text:span text:style-name="T1"><text:s/>Требования к организации физкультурно-оздоровительной и спортивно-массовой работы в образовательном учреждении реализуются следующим образом:</text:span></text:p>
      <text:p text:style-name="P4"><text:span text:style-name="T1"><text:s/>1. В образовательном процессе, на уроках физкультуры предусмотрена оптимальная физическая нагрузка для учащихся различных групп здоровья, что находит отражение в учебной программе.</text:span></text:p>
      <text:p text:style-name="P4"><text:span text:style-name="T1"><text:s/>2. Ведутся занятия по программам дополнительного образования: занятия по теннису и спортивному туризму.</text:span></text:p>
      <text:p text:style-name="P4"><text:span text:style-name="T1">3. Мероприятия физкультурно-оздоровительной направленности являются частью воспитательной работы. Ежегодно запланированы и проводятся дни здоровья, участие школьных спортивных команд во внутришкольных, районных спортивных мероприятиях. </text:span></text:p>
      <text:p text:style-name="P4"><text:span text:style-name="T1">Требования к организации системы просветительской и методической работы с участниками образовательного процесса по вопросам здорового и безопасного образа жизни реализуются следующим образом: </text:span></text:p>
      <text:p text:style-name="P4"><text:span text:style-name="T1">1. Профилактическая работа по вопросам здорового и безопасного образа жизни осуществляется совместно с представителями правоохранительных органов.</text:span></text:p>
      <text:p text:style-name="P4"><text:soft-page-break/><text:span text:style-name="T1"><text:s/>2. В библиотеке школы имеется в наличии литература по безопасности дорожного движения, по вопросам здоровья, ведения здорового образа жизни, занятий физической культурой и массовым спортом, организации подвижных игр, выбора оптимальной двигательной нагрузки.</text:span></text:p>
      <text:p text:style-name="P4"><text:span text:style-name="T1"><text:s/>3. Большое внимание уделяется повышению квалификации педагогических и научнопедагогических работников по различным вопросам возрастной психологии и физиологии, развития человека, его здоровья, факторов, положительно и отрицательно влияющих на здоровье и безопасность обучающихся, воспитанников, здоровьесберегающих технологий как в рамках внутрикорпоративного обучения, так и на курсах повышения квалификации и районным методическим объединением.</text:span></text:p>
      <text:p text:style-name="P4"><text:span text:style-name="T1"><text:s/>Требования к организации профилактики употребления психоактивных веществ обучающимися, воспитанниками включают:</text:span></text:p>
      <text:p text:style-name="P4"><text:span text:style-name="T1"><text:s/>1. В рамках воспитательной работы проводятся конкурсы рисунков на тему: «Я выбираю здоровый образ жизни». Учащиеся школы выступают на районных конкурсах по данной тематике. Классными руководителями на родительских собраниях проводятся беседы по профилактике употребления ПАВ, с привлечением сотрудников детской комнаты милиции.</text:span></text:p>
      <text:p text:style-name="P4"><text:span text:style-name="T1"><text:s/>2. Проводятся профилактические психологические игры, направленные на профилактику употребления ПАВ: </text:span></text:p>
      <text:p text:style-name="P4"><text:span text:style-name="T1">Требования к комплексному сопровождению системы формирования культуры здорового и безопасного образа жизни обучающихся, воспитанников реализуются следующим образом: </text:span></text:p>
      <text:p text:style-name="P4"><text:span text:style-name="T1">1. Горячее питание организацию в соответствии с требованиями санитарных правил качественного горячего питания обучающихся, воспитанников, соответствующего их энергозатратам, с учетом энергетической ценности продуктов и сбалансированности рациона</text:span></text:p>
      <text:p text:style-name="P4"><text:span text:style-name="T1"><text:s/>2. Планируется создание адаптивной среды и комплексной программы педагогической, психологической и социальной помощи обучающимся, воспитанникам с ограниченными возможностями здоровья;</text:span></text:p>
      <text:p text:style-name="P4"><text:span text:style-name="T1"><text:s/>3. На родительских собраниях и в рамках дней открытых дверей педагогами школы, психологом и медицинскими работниками ведется информационно-просветительская работа с родителями по сохранению и укреплению физического и психологического здоровья обучающихся. Родители получают информацию о возрастных и физиологических особенностях детей, об </text:span><text:soft-page-break/><text:span text:style-name="T1">особенностях адаптации к обучению в школе или переходе в среднее звено, знакомятся с методами профилактики и укрепления здоровья учащихся.</text:span></text:p>
      <text:p text:style-name="P4"><text:span text:style-name="T1"><text:s/>4. Осуществляется ежегодный анализ динамики показателей здоровья обучающихся, воспитанников (общего показателя здоровья; показателей заболеваемости органов зрения и опорно-двигательного аппарата; травматизма в образовательном учреждении, в том числе дорожно-транспортного травматизма; показателя количества пропусков занятий по болезни; эффективности оздоровления часто болеющих обучающихся, воспитанников); </text:span></text:p>
      <text:p text:style-name="P4"><text:span text:style-name="T1">5. Ежегодный анализ динамики показателей здоровья обучающихся, воспитанников включается в ежегодный отчет образовательного учреждения, доступный широкой общественности, обобщенных данных о сформированности культуры здорового и безопасного образа жизни обучающихся, воспитанников; </text:span></text:p>
      <text:p text:style-name="P4"><text:span text:style-name="T1">6. Проводится анкетирование родителей на предмет удовлетворенности организацией образовательного процесса. Проводится тестирование учащихся на предмет удовлетворенности микроклиматом в коллективе. Проводится диагностика школьной тревожности у учащихся 1 и 5 классов. Проводится диагностика адаптации учащихся 1, 5 классов. По результатам диагностики даются рекомендации родителям и учителям.</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Calibri" svg:font-family="Calibri"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ru" fo:country="RU"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ru" fo:country="RU"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0.76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03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307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577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847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117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387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657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3cm" fo:margin-right="1.499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dmin</meta:initial-creator>
    <dc:creator>1 1</dc:creator>
    <meta:editing-cycles>2</meta:editing-cycles>
    <meta:creation-date>2025-10-08T04:55:00</meta:creation-date>
    <dc:date>2026-09-03T11:02:24.53</dc:date>
    <meta:editing-duration>P0D</meta:editing-duration>
    <meta:generator>OpenOffice/4.1.14$Win32 OpenOffice.org_project/4114m1$Build-9811</meta:generator>
    <meta:document-statistic meta:table-count="0" meta:image-count="0" meta:object-count="0" meta:page-count="5" meta:paragraph-count="46" meta:word-count="1003" meta:character-count="8909"/>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